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тние-профориентационные-программы-для-школьников-в-мфюа"/>Летние профориентационные программы для школьников в МФЮА<text:bookmark-end text:name="летние-профориентационные-программы-для-школьников-в-мфюа"/></text:h>
      <text:p text:style-name="First_20_paragraph">03.04.2025</text:p>
      <text:p text:style-name="Text_20_body">В 2025 году для московских школьников впервые откроются летние</text:p>
      <text:p text:style-name="Text_20_body">профориентационные образовательные программы «ПрофиЛаб» в учебно­</text:p>
      <text:p text:style-name="Text_20_body">лабораторных корпусах университета МФЮА по адресам: Открытое шоссе, 24к35 и</text:p>
      <text:p text:style-name="Text_20_body">Измайловское шоссе, д.З.</text:p>
      <text:p text:style-name="Text_20_body">В рамках проекта предусмотрено шесть смен, каждая из которых длится две</text:p>
      <text:p text:style-name="Text_20_body">недели (10 рабочих дней с 8:00 до 19:00) с организованным питанием и защищенной</text:p>
      <text:p text:style-name="Text_20_body">территорией. Программа предполагает профориентационные занятия по банковской</text:p>
      <text:p text:style-name="Text_20_body">деятельности, информационным технологиям и дизайну.</text:p>
      <text:p text:style-name="Text_20_body">Московские школьники познакомятся с основами правовых систем, изучат</text:p>
      <text:p text:style-name="Text_20_body">принципы архитектурного проектирования, а также освоят основы финансовых</text:p>
      <text:p text:style-name="Text_20_body">систем. Каждый участник научится анализировать юридические документы,</text:p>
      <text:p text:style-name="Text_20_body">разрабатывать бизнес-планы, использовать ІТ-инструменты и применять принципы</text:p>
      <text:p text:style-name="Text_20_body">дизайна в различных сферах. Кроме того, они будут развивать навыки командной</text:p>
      <text:p text:style-name="Text_20_body">работы, планирования и реализации проектов, а также критического и</text:p>
      <text:p text:style-name="Text_20_body">стратегического мышления.</text:p>
      <text:p text:style-name="Text_20_body"><text:line-break/></text:p>
      <text:p text:style-name="Text_20_body">Адрес страницы: <text:a xlink:type="simple" xlink:href="http://gbumetrogorodok.mos.ru/presscenter/news/detail/12893541.html" office:name=""><text:span text:style-name="Definition">http://gbumetrogorodok.mos.ru/presscenter/news/detail/12893541.html</text:span></text:a></text:p>
      <text:p text:style-name="Text_20_body"><text:a xlink:type="simple" xlink:href="http://gbumetrogorodok.mos.ru" office:name=""><text:span text:style-name="Definition">ГБУ «Жилищник района Метрогородок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3T18:59:51Z</meta:creation-date>
    <dc:date>2025-04-03T18:59:51Z</dc:date>
  </office:meta>
</office:document-meta>
</file>